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/>
      <style:text-properties fo:font-weight="bold" style:font-weight-asian="bold" style:font-weight-complex="bold" fo:font-size="18pt" style:font-size-asian="18pt" style:font-size-complex="18pt"/>
    </style:style>
    <style:style style:name="P2" style:parent-style-name="Normal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" style:parent-style-name="Paragraphedeliste" style:list-style-name="LFO1" style:family="paragraph"/>
    <style:style style:name="P4" style:parent-style-name="Paragraphedeliste" style:list-style-name="LFO1" style:family="paragraph"/>
    <style:style style:name="P5" style:parent-style-name="Paragraphedeliste" style:list-style-name="LFO1" style:family="paragraph"/>
    <style:style style:name="P6" style:parent-style-name="Paragraphedeliste" style:list-style-name="LFO1" style:family="paragraph"/>
    <style:style style:name="P7" style:parent-style-name="Paragraphedeliste" style:list-style-name="LFO1" style:family="paragraph"/>
    <style:style style:name="P8" style:parent-style-name="Paragraphedeliste" style:list-style-name="LFO1" style:family="paragraph"/>
    <style:style style:name="P9" style:parent-style-name="Paragraphedeliste" style:list-style-name="LFO1" style:family="paragraph"/>
    <style:style style:name="P10" style:parent-style-name="Normal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1" style:parent-style-name="Paragraphedeliste" style:list-style-name="LFO1" style:family="paragraph"/>
    <style:style style:name="P12" style:parent-style-name="Paragraphedeliste" style:list-style-name="LFO1" style:family="paragraph"/>
    <style:style style:name="P13" style:parent-style-name="Normal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4" style:parent-style-name="Paragraphedeliste" style:list-style-name="LFO2" style:family="paragraph"/>
    <style:style style:name="P15" style:parent-style-name="Paragraphedeliste" style:list-style-name="LFO2" style:family="paragraph"/>
    <style:style style:name="P16" style:parent-style-name="Paragraphedeliste" style:list-style-name="LFO2" style:family="paragraph"/>
    <style:style style:name="P17" style:parent-style-name="Normal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8" style:parent-style-name="Normal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9" style:parent-style-name="Normal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0" style:parent-style-name="Paragraphedeliste" style:list-style-name="LFO4" style:family="paragraph"/>
    <style:style style:name="P21" style:parent-style-name="Paragraphedeliste" style:list-style-name="LFO4" style:family="paragraph"/>
    <style:style style:name="T22" style:parent-style-name="Policepardéfau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3" style:parent-style-name="Policepardéfau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4" style:parent-style-name="Policepardéfaut" style:family="text">
      <style:text-properties fo:font-weight="bold" style:font-weight-asian="bold" style:font-weight-complex="bold" style:text-position="super 63.6%" style:text-underline-type="single" style:text-underline-style="solid" style:text-underline-width="auto" style:text-underline-mode="continuous"/>
    </style:style>
    <style:style style:name="T25" style:parent-style-name="Policepardéfau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6" style:parent-style-name="Normal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7" style:parent-style-name="Paragraphedeliste" style:list-style-name="LFO6" style:family="paragraph"/>
    <style:style style:name="P28" style:parent-style-name="Normal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9" style:parent-style-name="Paragraphedeliste" style:list-style-name="LFO5" style:family="paragraph"/>
    <style:style style:name="P30" style:parent-style-name="Normal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1" style:parent-style-name="Paragraphedeliste" style:list-style-name="LFO5" style:family="paragraph"/>
  </office:automatic-styles>
  <office:body>
    <office:text text:use-soft-page-breaks="true">
      <text:p text:style-name="P1">Planning<text:s/>Bonsaï<text:s/>second semestre 2026</text:p>
      <text:p text:style-name="P2">Samedi 29 aout : Rentrée du club<text:s/></text:p>
      <text:list text:style-name="LFO1" text:continue-numbering="true">
        <text:list-item>
          <text:p text:style-name="P3">Préparation forum stand 50 ou 51</text:p>
        </text:list-item>
        <text:list-item>
          <text:p text:style-name="P4">Les engrais<text:s/>d’automne</text:p>
        </text:list-item>
        <text:list-item>
          <text:p text:style-name="P5">Projet<text:s/>cotonéaster</text:p>
        </text:list-item>
        <text:list-item>
          <text:p text:style-name="P6">Exposition régionale<text:s/>Riedisheim</text:p>
        </text:list-item>
        <text:list-item>
          <text:p text:style-name="P7">Stage Olivier Barreau</text:p>
        </text:list-item>
        <text:list-item>
          <text:p text:style-name="P8">Rappel des<text:s/>convenances suite à l’envoi d’un message.</text:p>
        </text:list-item>
        <text:list-item>
          <text:p text:style-name="P9">Parc floral exposition les 14 et 15 novembre</text:p>
        </text:list-item>
      </text:list>
      <text:p text:style-name="P10">5 et 6 septembre : Forum des associations </text:p>
      <text:list text:style-name="LFO1" text:continue-numbering="true">
        <text:list-item>
          <text:p text:style-name="P11">Samedi : 14h/19</text:p>
        </text:list-item>
        <text:list-item>
          <text:p text:style-name="P12">Dimanche : 14/18</text:p>
        </text:list-item>
      </text:list>
      <text:p text:style-name="Normal">Recherchons des volontaires pour ce week-end.<text:s/></text:p>
      <text:p text:style-name="P13">12 septembre : le Kazari<text:s/></text:p>
      <text:list text:style-name="LFO2" text:continue-numbering="true">
        <text:list-item>
          <text:p text:style-name="P14">Présentation des arbres qui seront exposés à Riedisheim</text:p>
        </text:list-item>
        <text:list-item>
          <text:p text:style-name="P15">Préparation des arbres qui seront<text:s/>exposés à Damery.<text:s/>(Fil rouge)</text:p>
        </text:list-item>
        <text:list-item>
          <text:p text:style-name="P16">Atelier ciblé pour les adhérents débutants.</text:p>
        </text:list-item>
      </text:list>
      <text:p text:style-name="P17">26 et 27 septembre : exposition régionale Riedisheim<text:s/></text:p>
      <text:p text:style-name="Normal">Jean-François animera l’atelier autour du hêtre, du marronnier +QCM</text:p>
      <text:p text:style-name="P18">Samedi 10 octobre : Atelier Eric Ligature, le Buis, QCM</text:p>
      <text:p text:style-name="Normal">Exposition<text:s/>à Vivier au court.<text:s/>(samedi et dimanche) hommage à Christian Touret</text:p>
      <text:p text:style-name="P19">Samedi<text:s/>24 octobre : Taille de structure feuillus </text:p>
      <text:list text:style-name="LFO4" text:continue-numbering="true">
        <text:list-item>
          <text:p text:style-name="P20">Suivi des<text:s/>genévriers ligature</text:p>
        </text:list-item>
        <text:list-item>
          <text:p text:style-name="P21">Préparation des arbres qui seront exposés à Damery.</text:p>
        </text:list-item>
      </text:list>
      <text:p text:style-name="Normal"><text:span text:style-name="T22">S</text:span><text:span text:style-name="T23">amedi 31/10 et dimanche 1</text:span><text:span text:style-name="T24">er</text:span><text:span text:style-name="T25">/11 : stage olivier Barreau<text:s/></text:span></text:p>
      <text:p text:style-name="P26">Samedi 14 novembre : ligature des conifères</text:p>
      <text:list text:style-name="LFO6" text:continue-numbering="true">
        <text:list-item>
          <text:p text:style-name="P27">Exposition parc floral de Paris (samedi et dimanche)</text:p>
        </text:list-item>
      </text:list>
      <text:p text:style-name="P28">Samedi 28 novembre :<text:s/>nouveau projet arbre (à définir<text:s/>)ou sortie prélèvement (site ?)</text:p>
      <text:list text:style-name="LFO5" text:continue-numbering="true">
        <text:list-item>
          <text:p text:style-name="P29">Préparation des arbres qui seront exposés à Damery.</text:p>
        </text:list-item>
      </text:list>
      <text:p text:style-name="P30">Samedi 12 décembre : AG</text:p>
      <text:list text:style-name="LFO5" text:continue-numbering="true">
        <text:list-item>
          <text:p text:style-name="P31">Protection hivernale, le mélèze </text:p>
        </text:list-item>
      </text:list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fr" fo:country="F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Paragraphedeliste" style:display-name="Paragraphe de liste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Ecole Hautvillers</meta:initial-creator>
    <dc:creator>Ecole Hautvillers</dc:creator>
    <meta:creation-date>2026-07-08T12:55:00Z</meta:creation-date>
    <dc:date>2026-07-13T08:50:00Z</dc:date>
    <meta:template xlink:href="Normal.dotm" xlink:type="simple"/>
    <meta:editing-cycles>4</meta:editing-cycles>
    <meta:editing-duration>PT9960S</meta:editing-duration>
    <meta:document-statistic meta:page-count="1" meta:paragraph-count="2" meta:word-count="207" meta:character-count="1345" meta:row-count="9" meta:non-whitespace-character-count="1140"/>
  </office:meta>
</office:document-meta>
</file>